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style:text-properties fo:font-weight="bold" style:font-weight-asian="bold" fo:font-size="16pt" style:font-size-asian="16pt" style:font-size-complex="16pt"/>
    </style:style>
    <style:style style:name="P2" style:parent-style-name="內文" style:family="paragraph">
      <style:paragraph-properties fo:text-align="end"/>
      <style:text-properties style:font-size-complex="12pt"/>
    </style:style>
    <style:style style:name="P3" style:parent-style-name="內文" style:family="paragraph">
      <style:paragraph-properties fo:text-align="end"/>
      <style:text-properties style:font-size-complex="12pt"/>
    </style:style>
    <style:style style:name="P4" style:parent-style-name="內文" style:family="paragraph">
      <style:paragraph-properties fo:text-align="center"/>
      <style:text-properties fo:font-weight="bold" style:font-weight-asian="bold" fo:font-size="14pt" style:font-size-asian="14pt" style:font-size-complex="14pt"/>
    </style:style>
    <style:style style:name="P5" style:parent-style-name="內文" style:family="paragraph">
      <style:text-properties style:font-size-complex="12pt"/>
    </style:style>
    <style:style style:name="T6" style:parent-style-name="預設段落字型" style:family="text">
      <style:text-properties style:font-size-complex="12pt"/>
    </style:style>
    <style:style style:name="T7" style:parent-style-name="預設段落字型" style:family="text">
      <style:text-properties style:font-size-complex="12pt"/>
    </style:style>
    <style:style style:name="T8" style:parent-style-name="預設段落字型" style:family="text">
      <style:text-properties fo:font-style="italic" style:font-style-asian="italic"/>
    </style:style>
    <style:style style:name="T9" style:parent-style-name="預設段落字型" style:family="text">
      <style:text-properties style:font-size-complex="12pt"/>
    </style:style>
    <style:style style:name="T10" style:parent-style-name="預設段落字型" style:family="text">
      <style:text-properties style:font-size-complex="12pt"/>
    </style:style>
    <style:style style:name="T11" style:parent-style-name="預設段落字型" style:family="text">
      <style:text-properties style:font-size-complex="12pt"/>
    </style:style>
    <style:style style:name="T12" style:parent-style-name="預設段落字型" style:family="text">
      <style:text-properties style:font-size-complex="12pt"/>
    </style:style>
    <style:style style:name="T13" style:parent-style-name="預設段落字型" style:family="text">
      <style:text-properties fo:font-style="italic" style:font-style-asian="italic"/>
    </style:style>
    <style:style style:name="T14" style:parent-style-name="預設段落字型" style:family="text">
      <style:text-properties style:font-size-complex="12pt"/>
    </style:style>
    <style:style style:name="T15" style:parent-style-name="預設段落字型" style:family="text">
      <style:text-properties style:font-size-complex="12pt"/>
    </style:style>
    <style:style style:name="T16" style:parent-style-name="預設段落字型" style:family="text">
      <style:text-properties style:font-size-complex="12pt"/>
    </style:style>
    <style:style style:name="T17" style:parent-style-name="預設段落字型" style:family="text">
      <style:text-properties style:font-size-complex="12pt"/>
    </style:style>
    <style:style style:name="T18" style:parent-style-name="預設段落字型" style:family="text">
      <style:text-properties fo:font-style="italic" style:font-style-asian="italic" style:font-size-complex="12pt"/>
    </style:style>
    <style:style style:name="T19" style:parent-style-name="預設段落字型" style:family="text">
      <style:text-properties style:font-size-complex="12pt"/>
    </style:style>
    <style:style style:name="T20" style:parent-style-name="預設段落字型" style:family="text">
      <style:text-properties style:font-size-complex="12pt"/>
    </style:style>
    <style:style style:name="P21" style:parent-style-name="內文" style:family="paragraph">
      <style:text-properties style:font-size-complex="12pt"/>
    </style:style>
    <style:style style:name="P22" style:parent-style-name="內文" style:family="paragraph">
      <style:paragraph-properties fo:text-align="center"/>
      <style:text-properties fo:font-weight="bold" style:font-weight-asian="bold" fo:font-size="14pt" style:font-size-asian="14pt" style:font-size-complex="14pt"/>
    </style:style>
    <style:style style:name="P23" style:parent-style-name="內文" style:family="paragraph">
      <style:paragraph-properties fo:text-align="justify" fo:text-indent="0.3333in"/>
    </style:style>
    <style:style style:name="T24" style:parent-style-name="預設段落字型" style:family="text">
      <style:text-properties style:font-size-complex="12pt"/>
    </style:style>
    <style:style style:name="T25" style:parent-style-name="預設段落字型" style:family="text">
      <style:text-properties style:font-name-complex="Times New Roman"/>
    </style:style>
    <style:style style:name="T26" style:parent-style-name="預設段落字型" style:family="text">
      <style:text-properties style:font-size-complex="12pt"/>
    </style:style>
    <style:style style:name="T27" style:parent-style-name="預設段落字型" style:family="text">
      <style:text-properties style:font-name-complex="Times New Roman"/>
    </style:style>
    <style:style style:name="T28" style:parent-style-name="預設段落字型" style:family="text">
      <style:text-properties style:font-size-complex="12pt"/>
    </style:style>
    <style:style style:name="T29" style:parent-style-name="預設段落字型" style:family="text">
      <style:text-properties style:font-size-complex="12pt"/>
    </style:style>
    <style:style style:name="T30" style:parent-style-name="預設段落字型" style:family="text">
      <style:text-properties style:font-size-complex="12pt"/>
    </style:style>
    <style:style style:name="T31" style:parent-style-name="預設段落字型" style:family="text">
      <style:text-properties style:font-size-complex="12pt"/>
    </style:style>
    <style:style style:name="T32" style:parent-style-name="預設段落字型" style:family="text">
      <style:text-properties style:font-size-complex="12pt"/>
    </style:style>
    <style:style style:name="T33" style:parent-style-name="預設段落字型" style:family="text">
      <style:text-properties style:font-size-complex="12pt"/>
    </style:style>
    <style:style style:name="T34" style:parent-style-name="預設段落字型" style:family="text">
      <style:text-properties style:font-size-complex="12pt"/>
    </style:style>
    <style:style style:name="T35" style:parent-style-name="預設段落字型" style:family="text">
      <style:text-properties style:font-size-complex="12pt"/>
    </style:style>
    <style:style style:name="T36" style:parent-style-name="預設段落字型" style:family="text">
      <style:text-properties style:font-size-complex="12pt"/>
    </style:style>
    <style:style style:name="T37" style:parent-style-name="預設段落字型" style:family="text">
      <style:text-properties style:font-size-complex="12pt"/>
    </style:style>
    <style:style style:name="T38" style:parent-style-name="預設段落字型" style:family="text">
      <style:text-properties style:font-size-complex="12pt"/>
    </style:style>
    <style:style style:name="T39" style:parent-style-name="預設段落字型" style:family="text">
      <style:text-properties style:font-size-complex="12pt"/>
    </style:style>
    <style:style style:name="T40" style:parent-style-name="預設段落字型" style:family="text">
      <style:text-properties style:font-size-complex="12pt"/>
    </style:style>
    <style:style style:name="T41" style:parent-style-name="預設段落字型" style:family="text">
      <style:text-properties style:font-size-complex="12pt"/>
    </style:style>
    <style:style style:name="T42" style:parent-style-name="預設段落字型" style:family="text">
      <style:text-properties style:font-size-complex="12pt"/>
    </style:style>
    <style:style style:name="T43" style:parent-style-name="預設段落字型" style:family="text">
      <style:text-properties style:font-size-complex="12pt"/>
    </style:style>
    <style:style style:name="T44" style:parent-style-name="預設段落字型" style:family="text">
      <style:text-properties style:font-size-complex="12pt"/>
    </style:style>
    <style:style style:name="T45" style:parent-style-name="預設段落字型" style:family="text">
      <style:text-properties style:font-size-complex="12pt"/>
    </style:style>
    <style:style style:name="T46" style:parent-style-name="預設段落字型" style:family="text">
      <style:text-properties style:font-size-complex="12pt"/>
    </style:style>
    <style:style style:name="T47" style:parent-style-name="預設段落字型" style:family="text">
      <style:text-properties style:font-size-complex="12pt"/>
    </style:style>
    <style:style style:name="T48" style:parent-style-name="預設段落字型" style:family="text">
      <style:text-properties style:font-size-complex="12pt"/>
    </style:style>
    <style:style style:name="T49" style:parent-style-name="預設段落字型" style:family="text">
      <style:text-properties style:font-size-complex="12pt"/>
    </style:style>
    <style:style style:name="T50" style:parent-style-name="預設段落字型" style:family="text">
      <style:text-properties style:font-name-complex="Times New Roman"/>
    </style:style>
    <style:style style:name="T51" style:parent-style-name="預設段落字型" style:family="text">
      <style:text-properties style:font-size-complex="12pt"/>
    </style:style>
    <style:style style:name="T52" style:parent-style-name="預設段落字型" style:family="text">
      <style:text-properties style:font-size-complex="12pt"/>
    </style:style>
    <style:style style:name="T53" style:parent-style-name="預設段落字型" style:family="text">
      <style:text-properties style:font-size-complex="12pt"/>
    </style:style>
    <style:style style:name="T54" style:parent-style-name="預設段落字型" style:family="text">
      <style:text-properties style:font-size-complex="12pt"/>
    </style:style>
    <style:style style:name="T55" style:parent-style-name="預設段落字型" style:family="text">
      <style:text-properties style:font-size-complex="12pt"/>
    </style:style>
    <style:style style:name="T56" style:parent-style-name="預設段落字型" style:family="text">
      <style:text-properties style:font-size-complex="12pt"/>
    </style:style>
    <style:style style:name="P57" style:parent-style-name="內文" style:family="paragraph">
      <style:paragraph-properties fo:break-before="page"/>
    </style:style>
    <style:style style:name="P58" style:parent-style-name="內文" style:family="paragraph">
      <style:paragraph-properties fo:text-align="center" fo:margin-left="0.5in" fo:text-indent="-0.5in">
        <style:tab-stops/>
      </style:paragraph-properties>
      <style:text-properties style:font-name="標楷體" style:font-name-complex="Times New Roman" fo:font-weight="bold" style:font-weight-asian="bold" fo:font-size="14pt" style:font-size-asian="14pt" style:font-size-complex="14pt"/>
    </style:style>
    <style:style style:name="P59" style:parent-style-name="內文" style:family="paragraph">
      <style:paragraph-properties fo:text-align="justify" fo:margin-left="0.5in" fo:text-indent="-0.5in">
        <style:tab-stops/>
      </style:paragraph-properties>
    </style:style>
    <style:style style:name="T60" style:parent-style-name="預設段落字型" style:family="text">
      <style:text-properties style:font-name-asian="新細明體" style:font-name-complex="Times New Roman"/>
    </style:style>
    <style:style style:name="T61" style:parent-style-name="預設段落字型" style:family="text">
      <style:text-properties style:font-name-asian="新細明體" style:font-name-complex="Times New Roman" fo:font-style="italic" style:font-style-asian="italic"/>
    </style:style>
    <style:style style:name="T62" style:parent-style-name="預設段落字型" style:family="text">
      <style:text-properties style:font-name-asian="新細明體" style:font-name-complex="Times New Roman"/>
    </style:style>
    <style:style style:name="T63" style:parent-style-name="預設段落字型" style:family="text">
      <style:text-properties style:font-name-asian="新細明體" style:font-name-complex="Times New Roman" fo:font-style="italic" style:font-style-asian="italic"/>
    </style:style>
    <style:style style:name="T64" style:parent-style-name="預設段落字型" style:family="text">
      <style:text-properties style:font-name-asian="新細明體" style:font-name-complex="Times New Roman" fo:font-style="italic" style:font-style-asian="italic"/>
    </style:style>
    <style:style style:name="T65" style:parent-style-name="預設段落字型" style:family="text">
      <style:text-properties style:font-name-asian="新細明體" style:font-name-complex="Times New Roman" fo:font-style="italic" style:font-style-asian="italic"/>
    </style:style>
    <style:style style:name="T66" style:parent-style-name="預設段落字型" style:family="text">
      <style:text-properties style:font-name-asian="新細明體" style:font-name-complex="Times New Roman"/>
    </style:style>
    <style:style style:name="P67" style:parent-style-name="EndNoteBibliography" style:family="paragraph">
      <style:paragraph-properties fo:text-align="justify" fo:margin-left="0.5in" fo:text-indent="-0.5in">
        <style:tab-stops/>
      </style:paragraph-properties>
    </style:style>
    <style:style style:name="T68" style:parent-style-name="預設段落字型" style:family="text">
      <style:text-properties style:font-name="Times New Roman" style:font-name-complex="Times New Roman"/>
    </style:style>
    <style:style style:name="T69" style:parent-style-name="預設段落字型" style:family="text">
      <style:text-properties style:font-name="Times New Roman" style:font-name-complex="Times New Roman" fo:font-style="italic" style:font-style-asian="italic"/>
    </style:style>
    <style:style style:name="T70" style:parent-style-name="預設段落字型" style:family="text">
      <style:text-properties style:font-name="Times New Roman" style:font-name-complex="Times New Roman"/>
    </style:style>
    <style:style style:name="T71" style:parent-style-name="預設段落字型" style:family="text">
      <style:text-properties style:font-name="Times New Roman" style:font-name-complex="Times New Roman" fo:font-style="italic" style:font-style-asian="italic"/>
    </style:style>
    <style:style style:name="T72" style:parent-style-name="預設段落字型" style:family="text">
      <style:text-properties style:font-name="Times New Roman" style:font-name-complex="Times New Roman"/>
    </style:style>
    <style:style style:name="P73" style:parent-style-name="EndNoteBibliography" style:family="paragraph">
      <style:paragraph-properties fo:text-align="justify" fo:margin-left="0.5in" fo:text-indent="-0.5in">
        <style:tab-stops/>
      </style:paragraph-properties>
    </style:style>
    <style:style style:name="T74" style:parent-style-name="預設段落字型" style:family="text">
      <style:text-properties style:font-name="Times New Roman" style:font-name-complex="Times New Roman"/>
    </style:style>
    <style:style style:name="T75" style:parent-style-name="預設段落字型" style:family="text">
      <style:text-properties style:font-name="Times New Roman" style:font-name-complex="Times New Roman" fo:font-style="italic" style:font-style-asian="italic"/>
    </style:style>
    <style:style style:name="T76" style:parent-style-name="預設段落字型" style:family="text">
      <style:text-properties style:font-name="Times New Roman" style:font-name-complex="Times New Roman"/>
    </style:style>
    <style:style style:name="T77" style:parent-style-name="預設段落字型" style:family="text">
      <style:text-properties style:font-name="Times New Roman" style:font-name-complex="Times New Roman" fo:font-style="italic" style:font-style-asian="italic"/>
    </style:style>
    <style:style style:name="T78" style:parent-style-name="預設段落字型" style:family="text">
      <style:text-properties style:font-name="Times New Roman" style:font-name-complex="Times New Roman"/>
    </style:style>
    <style:style style:name="P79" style:parent-style-name="內文" style:family="paragraph">
      <style:paragraph-properties fo:margin-left="0.3333in" fo:text-indent="-0.3333in">
        <style:tab-stops/>
      </style:paragraph-properties>
    </style:style>
  </office:automatic-styles>
  <office:body>
    <office:text text:use-soft-page-breaks="true">
      <text:p text:style-name="P1">生的和熱處理的不同蕈類中關鍵香氣成分之探討</text:p>
      <text:p text:style-name="P2">詹怡軒<text:s/>(5111)</text:p>
      <text:p text:style-name="P3">04/07/2021</text:p>
      <text:p text:style-name="P4">大綱</text:p>
      <text:p text:style-name="P5">一、前言</text:p>
      <text:p text:style-name="內文"><text:span text:style-name="T6">二、生的和乾燥後的牛肝菌</text:span><text:span text:style-name="T7"><text:s/>(</text:span><text:span text:style-name="T8">Boletus edulis</text:span><text:span text:style-name="T9">)<text:s/></text:span><text:span text:style-name="T10">中關鍵香氣成分分析</text:span></text:p>
      <text:p text:style-name="內文"><text:span text:style-name="T11">三、生的和煎製後的松茸</text:span><text:span text:style-name="T12"><text:s/>(</text:span><text:span text:style-name="T13">Tricholoma matsutake</text:span><text:s/>Sing.<text:span text:style-name="T14">)<text:s/></text:span><text:span text:style-name="T15">中關鍵香氣成分分析</text:span></text:p>
      <text:p text:style-name="內文"><text:span text:style-name="T16">四、生的和烤後的雙孢蘑菇</text:span><text:span text:style-name="T17"><text:s/>(</text:span><text:span text:style-name="T18">Agaricus bisporus</text:span><text:span text:style-name="T19">)<text:s/></text:span><text:span text:style-name="T20">中關鍵香氣和風味分析</text:span></text:p>
      <text:p text:style-name="P21">五、結論</text:p>
      <text:p text:style-name="P22">摘要</text:p>
      <text:p text:style-name="P23"><text:span text:style-name="T24">蕈類不僅僅可作為食物也因其獨特的香氣、風味和質地而被作為調味料。蕈類中存在許多香氣化合物，</text:span><text:span text:style-name="T25">這使其具有獨特風味而受到重視，但會因為品種和生長環境等的不同，而有不一樣的香氣化合物組成，</text:span><text:span text:style-name="T26">又其內含高量的蛋白質和碳水化合物故在熱處理後會有風味上的差異，然而</text:span><text:span text:style-name="T27">風味是消費者除了外觀、質地、顏色之外的一項重要購買指標。因此本篇報告將探討利用</text:span><text:span text:style-name="T28">氣味萃取物稀釋分析</text:span><text:span text:style-name="T29"><text:s/>(Aroma extract dilution analysis, AEDA)</text:span><text:span text:style-name="T30">、氣味活性值</text:span><text:span text:style-name="T31"><text:s/>(</text:span>Odor activity values, OAVs<text:span text:style-name="T32">)<text:s/></text:span><text:span text:style-name="T33">和感官描述來找出生的和熱處理的不同蕈類中之關鍵香氣成分。結果顯示，生的牛肝菌中關鍵香氣成分為</text:span><text:span text:style-name="T34">1-octen-3-one</text:span><text:span text:style-name="T35">，此外</text:span>3-methylbutanal、(E,E)-2,4-decadienal和<text:s/>(E,E)-2,4-nonadienal也形成其獨特的香氣，而乾燥後是以<text:span text:style-name="T36">3-(methylthio)propanal</text:span><text:span text:style-name="T37">、</text:span><text:span text:style-name="T38">1-octen-3-one</text:span><text:span text:style-name="T39">和吡嗪類為其關鍵的香氣成分，這使得乾燥後的風味有所改變。生的松茸中關鍵香氣成分為</text:span><text:span text:style-name="T40">1-octen-3-one</text:span><text:span text:style-name="T41">、</text:span>(E)-methyl cinnamate、(E,E)-2,4-nonadienal和3-methylbutanal而<text:span text:style-name="T42">煎製後</text:span>是以<text:s/>(E)-methyl cinnamate<text:span text:style-name="T43">、</text:span>(E,E)-2,4-nonadienal、(Z)-1,5-octadien-3-one和3-methylbutanal<text:span text:style-name="T44">為其關鍵的香氣成分</text:span>，其中共鑑定出14個新的香氣化合物，另外還發現煎製後多了熱處理產生的化合物也減少了<text:span text:style-name="T45">mushroom-like</text:span><text:span text:style-name="T46">的香氣化合物。三種生的雙孢蘑菇中關鍵香氣和風味是</text:span>mushroom、earthy、hay、soybean和woody，而<text:span text:style-name="T47">三種烤的關鍵香氣和風味是</text:span>dark meat、roasted、potato和fried，另外不同種的<text:span text:style-name="T48">雙孢蘑菇和烤過後</text:span>的<text:span text:style-name="T49">雙孢蘑菇會在香氣和風味上有所差異。綜合上述結果可得知，蕈類中存在著許多的香氣化合物，並</text:span><text:span text:style-name="T50">利用</text:span><text:span text:style-name="T51">氣味萃取物稀釋分析</text:span><text:span text:style-name="T52"><text:s/>(Aroma extract dilution analysis, AEDA)</text:span><text:span text:style-name="T53">、氣味活性值</text:span><text:span text:style-name="T54"><text:s/>(</text:span>Odor activity values, OAVs<text:span text:style-name="T55">)<text:s/></text:span><text:span text:style-name="T56">和感官描述進行分析，可以知道不同蕈類之間和熱處理後與生的蕈類之間是由不同的關鍵香氣化合物所組成，另外，熱處理會促進化合物的反應而產生許多獨特的香氣化合物，使得香氣和風味上有所改變而具有差異。</text:span></text:p>
      <text:p text:style-name="P57"/>
      <text:soft-page-break/>
      <text:p text:style-name="P58">參考文獻</text:p>
      <text:p text:style-name="P59"><text:span text:style-name="T60">Du, X., Sissons, J., Shanks, M., &amp; Plotto, A. (2021). Aroma and flavor profile of raw and roasted<text:s/></text:span><text:span text:style-name="T61">Agaricus bisporus</text:span><text:span text:style-name="T62"><text:s/>mushrooms using a panel trained with aroma chemicals.<text:s/></text:span><text:span text:style-name="T63">LWT<text:s/></text:span><text:span text:style-name="T64">-</text:span><text:span text:style-name="T65">Food Science and Technology, 138</text:span><text:span text:style-name="T66">, 110596.<text:s/></text:span></text:p>
      <text:p text:style-name="P67"><text:span text:style-name="T68">Pueschel, V. A., &amp; Schieberle, P. (2021). Changes in the key aroma compounds of matsutake mushroom (</text:span><text:span text:style-name="T69">Tricholoma matsutake</text:span><text:span text:style-name="T70"><text:s/>Sing.) from Canada during pan-frying elucidated by application of the sensomics approach.<text:s/></text:span><text:span text:style-name="T71">European Food Research and Technology, 247</text:span><text:span text:style-name="T72">(1), 51-65.<text:s/></text:span></text:p>
      <text:p text:style-name="P73"><text:span text:style-name="T74">Zhang, H., Pu, D., Sun, B., Ren, F., Zhang, Y., &amp; Chen, H. (2018). Characterization and comparison of key aroma compounds in raw and dry porcini mushroom (</text:span><text:span text:style-name="T75">Boletus edulis</text:span><text:span text:style-name="T76">) by aroma extract dilution analysis, quantitation and aroma recombination experiments.<text:s/></text:span><text:span text:style-name="T77">Food Chemistry, 258</text:span><text:span text:style-name="T78">, 260-268.<text:s/></text:span></text:p>
      <text:p text:style-name="P7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標楷體" fo:hyphenate="false"/>
    </style:style>
    <style:style style:name="預設段落字型" style:display-name="預設段落字型" style:family="text"/>
    <style:style style:name="EndNoteBibliography" style:display-name="EndNote Bibliography" style:family="paragraph" style:parent-style-name="內文">
      <style:text-properties style:font-name="Calibri" style:font-name-asian="新細明體" style:font-name-complex="Calibri" fo:hyphenate="false"/>
    </style:style>
    <style:style style:name="EndNoteBibliography字元" style:display-name="EndNote Bibliography 字元" style:family="text" style:parent-style-name="預設段落字型">
      <style:text-properties style:font-name="Calibri" style:font-name-complex="Calibri"/>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00539</meta:initial-creator>
    <dc:creator>WU-DONG</dc:creator>
    <meta:creation-date>2021-04-08T05:47:00Z</meta:creation-date>
    <dc:date>2021-04-08T05:47:00Z</dc:date>
    <meta:template xlink:href="Normal.dotm" xlink:type="simple"/>
    <meta:editing-cycles>2</meta:editing-cycles>
    <meta:editing-duration>PT60S</meta:editing-duration>
    <meta:document-statistic meta:page-count="2" meta:paragraph-count="3" meta:word-count="298" meta:character-count="1995" meta:row-count="14" meta:non-whitespace-character-count="1700"/>
  </office:meta>
</office:document-meta>
</file>